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DFKaiShu-Md-HK-BF" svg:font-family="DFKaiShu-Md-HK-BF" style:font-family-generic="system" svg:panose-1="0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prefix="第" style:num-suffix="條" style:num-format="一, 十, 一百(繁), ..." text:start-value="2">
        <style:list-level-properties text:space-before="0in" text:min-label-width="0.709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第" style:num-suffix="條" style:num-format="一, 十, 一百(繁), ...">
        <style:list-level-properties text:space-before="0in" text:min-label-width="0.68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prefix="提案" style:num-suffix="：" style:num-format="一, 十, 一百(繁), ..." text:start-value="2">
        <style:list-level-properties text:space-before="0in" text:min-label-width="0.709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text:style-name="WW_CharLFO4LVL1" style:num-prefix="第" style:num-suffix="條" style:num-format="一, 十, 一百(繁), ...">
        <style:list-level-properties text:space-before="0in" text:min-label-width="0.709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text:style-name="WW_CharLFO5LVL1" style:num-prefix="第" style:num-suffix="條" style:num-format="一, 十, 一百(繁), ..." text:start-value="2">
        <style:list-level-properties text:space-before="0in" text:min-label-width="0.709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DFKaiShu-Md-HK-BF" style:font-name-asian="DFKaiShu-Md-HK-BF" style:font-name-complex="DFKaiShu-Md-HK-BF" style:letter-kerning="false" fo:font-size="16pt" style:font-size-asian="16pt" style:font-size-complex="16pt"/>
    </style:style>
    <style:style style:name="T3" style:parent-style-name="預設段落字型" style:family="text">
      <style:text-properties style:font-name="DFKaiShu-Md-HK-BF" style:font-name-asian="DFKaiShu-Md-HK-BF" style:font-name-complex="DFKaiShu-Md-HK-BF" style:letter-kerning="false" fo:font-size="16pt" style:font-size-asian="16pt" style:font-size-complex="16pt"/>
    </style:style>
    <style:style style:name="T4" style:parent-style-name="預設段落字型" style:family="text">
      <style:text-properties style:font-name="DFKaiShu-Md-HK-BF" style:font-name-asian="DFKaiShu-Md-HK-BF" style:font-name-complex="DFKaiShu-Md-HK-BF" style:letter-kerning="false" fo:font-size="16pt" style:font-size-asian="16pt" style:font-size-complex="16pt"/>
    </style:style>
    <style:style style:name="T5" style:parent-style-name="預設段落字型" style:family="text">
      <style:text-properties style:font-name="DFKaiShu-Md-HK-BF" style:font-name-asian="DFKaiShu-Md-HK-BF" style:font-name-complex="DFKaiShu-Md-HK-BF" fo:color="#000000" style:letter-kerning="false" fo:font-size="16pt" style:font-size-asian="16pt" style:font-size-complex="16pt"/>
    </style:style>
    <style:style style:name="T6" style:parent-style-name="預設段落字型" style:family="text">
      <style:text-properties style:font-name="DFKaiShu-Md-HK-BF" style:font-name-asian="DFKaiShu-Md-HK-BF" style:font-name-complex="DFKaiShu-Md-HK-BF" style:letter-kerning="false" fo:font-size="16pt" style:font-size-asian="16pt" style:font-size-complex="16pt"/>
    </style:style>
    <style:style style:name="P7" style:parent-style-name="內文" style:family="paragraph">
      <style:paragraph-properties fo:text-align="end"/>
      <style:text-properties style:font-name="新細明體" fo:font-size="10pt" style:font-size-asian="10pt"/>
    </style:style>
    <style:style style:name="P8" style:parent-style-name="內文" style:family="paragraph">
      <style:paragraph-properties fo:text-align="end"/>
      <style:text-properties style:font-name="新細明體" fo:font-size="10pt" style:font-size-asian="10pt"/>
    </style:style>
    <style:style style:name="P9" style:parent-style-name="內文" style:family="paragraph">
      <style:paragraph-properties fo:text-align="end"/>
      <style:text-properties style:font-name="DFKaiShu-Md-HK-BF" style:font-name-asian="DFKaiShu-Md-HK-BF" style:font-name-complex="DFKaiShu-Md-HK-BF" style:letter-kerning="false" fo:font-size="9pt" style:font-size-asian="9pt" style:font-size-complex="9pt"/>
    </style:style>
    <style:style style:name="P10" style:parent-style-name="內文" style:family="paragraph">
      <style:text-properties style:font-name="DFKaiShu-Md-HK-BF" style:font-name-asian="DFKaiShu-Md-HK-BF" style:font-name-complex="DFKaiShu-Md-HK-BF" style:letter-kerning="false"/>
    </style:style>
    <style:style style:name="P11" style:parent-style-name="內文" style:list-style-name="LFO4" style:family="paragraph">
      <style:paragraph-properties style:text-autospace="none"/>
      <style:text-properties style:font-name="DFKaiShu-Md-HK-BF" style:font-name-asian="DFKaiShu-Md-HK-BF" style:font-name-complex="DFKaiShu-Md-HK-BF" style:letter-kerning="false"/>
    </style:style>
    <style:style style:name="P12" style:parent-style-name="內文" style:list-style-name="LFO4" style:family="paragraph">
      <style:paragraph-properties style:text-autospace="none"/>
      <style:text-properties style:font-name="DFKaiShu-Md-HK-BF" style:font-name-asian="DFKaiShu-Md-HK-BF" style:font-name-complex="DFKaiShu-Md-HK-BF" style:letter-kerning="false"/>
    </style:style>
    <style:style style:name="P13" style:parent-style-name="內文" style:list-style-name="LFO4" style:family="paragraph">
      <style:paragraph-properties style:text-autospace="none"/>
      <style:text-properties style:font-name="DFKaiShu-Md-HK-BF" style:font-name-asian="DFKaiShu-Md-HK-BF" style:font-name-complex="DFKaiShu-Md-HK-BF" style:letter-kerning="false"/>
    </style:style>
    <style:style style:name="P14" style:parent-style-name="內文" style:list-style-name="LFO4" style:family="paragraph">
      <style:paragraph-properties style:text-autospace="none"/>
      <style:text-properties style:font-name="DFKaiShu-Md-HK-BF" style:font-name-asian="DFKaiShu-Md-HK-BF" style:font-name-complex="DFKaiShu-Md-HK-BF" style:letter-kerning="false"/>
    </style:style>
    <style:style style:name="P15" style:parent-style-name="內文" style:list-style-name="LFO4" style:family="paragraph">
      <style:paragraph-properties style:text-autospace="none"/>
      <style:text-properties style:font-name="DFKaiShu-Md-HK-BF" style:font-name-asian="DFKaiShu-Md-HK-BF" style:font-name-complex="DFKaiShu-Md-HK-BF" style:letter-kerning="false"/>
    </style:style>
    <style:style style:name="P16" style:parent-style-name="內文" style:list-style-name="LFO4" style:family="paragraph">
      <style:paragraph-properties style:text-autospace="none"/>
    </style:style>
    <style:style style:name="T17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18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19" style:parent-style-name="預設段落字型" style:family="text">
      <style:text-properties style:font-name="新細明體"/>
    </style:style>
    <style:style style:name="T20" style:parent-style-name="預設段落字型" style:family="text">
      <style:text-properties style:font-name="新細明體"/>
    </style:style>
    <style:style style:name="T21" style:parent-style-name="預設段落字型" style:family="text">
      <style:text-properties style:font-name="新細明體"/>
    </style:style>
    <style:style style:name="T22" style:parent-style-name="預設段落字型" style:family="text">
      <style:text-properties style:font-name="新細明體"/>
    </style:style>
    <style:style style:name="T23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24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25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26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27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28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29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30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31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32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33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P34" style:parent-style-name="內文" style:family="paragraph">
      <style:paragraph-properties style:text-autospace="none" fo:margin-left="0.6763in">
        <style:tab-stops/>
      </style:paragraph-properties>
      <style:text-properties style:font-name="DFKaiShu-Md-HK-BF" style:font-name-asian="DFKaiShu-Md-HK-BF" style:font-name-complex="DFKaiShu-Md-HK-BF" style:letter-kerning="false"/>
    </style:style>
    <style:style style:name="P35" style:parent-style-name="內文" style:list-style-name="LFO4" style:family="paragraph">
      <style:paragraph-properties style:text-autospace="none"/>
      <style:text-properties style:font-name="DFKaiShu-Md-HK-BF" style:font-name-asian="DFKaiShu-Md-HK-BF" style:font-name-complex="DFKaiShu-Md-HK-BF" style:letter-kerning="false"/>
    </style:style>
    <style:style style:name="P36" style:parent-style-name="內文" style:list-style-name="LFO4" style:family="paragraph">
      <style:paragraph-properties style:text-autospace="none"/>
      <style:text-properties style:font-name="DFKaiShu-Md-HK-BF" style:font-name-asian="DFKaiShu-Md-HK-BF" style:font-name-complex="DFKaiShu-Md-HK-BF" style:letter-kerning="false"/>
    </style:style>
    <style:style style:name="P37" style:parent-style-name="內文" style:list-style-name="LFO4" style:family="paragraph">
      <style:paragraph-properties style:text-autospace="none" fo:text-align="justify"/>
      <style:text-properties style:font-name="DFKaiShu-Md-HK-BF" style:font-name-asian="DFKaiShu-Md-HK-BF" style:font-name-complex="DFKaiShu-Md-HK-BF" style:letter-kerning="false"/>
    </style:style>
    <style:style style:name="P38" style:parent-style-name="內文" style:list-style-name="LFO4" style:family="paragraph">
      <style:paragraph-properties style:text-autospace="none"/>
    </style:style>
    <style:style style:name="T39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40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41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42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43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44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45" style:parent-style-name="預設段落字型" style:family="text">
      <style:text-properties style:font-name="新細明體"/>
    </style:style>
    <style:style style:name="T46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T47" style:parent-style-name="預設段落字型" style:family="text">
      <style:text-properties style:font-name="DFKaiShu-Md-HK-BF" style:font-name-asian="DFKaiShu-Md-HK-BF" style:font-name-complex="DFKaiShu-Md-HK-BF" style:letter-kerning="false"/>
    </style:style>
    <style:style style:name="P48" style:parent-style-name="內文" style:family="paragraph">
      <style:text-properties style:font-name="DFKaiShu-Md-HK-BF" style:font-name-asian="DFKaiShu-Md-HK-BF" style:font-name-complex="DFKaiShu-Md-HK-BF" style:letter-kerning="false"/>
    </style:style>
    <style:style style:name="P49" style:parent-style-name="內文" style:family="paragraph">
      <style:text-properties style:font-name="DFKaiShu-Md-HK-BF" style:font-name-asian="DFKaiShu-Md-HK-BF" style:font-name-complex="DFKaiShu-Md-HK-BF" style:letter-kerning="false"/>
    </style:style>
  </office:automatic-styles>
  <office:body>
    <office:text text:use-soft-page-breaks="true">
      <text:p text:style-name="P1"><text:span text:style-name="T2">開南大學</text:span><text:span text:style-name="T3">國際企業</text:span><text:span text:style-name="T4">學系校務會議委員</text:span><text:span text:style-name="T5">選舉</text:span><text:span text:style-name="T6">規則</text:span></text:p>
      <text:p text:style-name="P7"/>
      <text:p text:style-name="P8">102.08.08第1次院務會議通過</text:p>
      <text:p text:style-name="P9"/>
      <text:p text:style-name="P10"/>
      <text:list text:style-name="LFO4" text:continue-numbering="true">
        <text:list-item>
          <text:p text:style-name="P11">依據開南大學校務會議設置規章第二條第一項第四款之規定，訂定本規則。</text:p>
        </text:list-item>
        <text:list-item>
          <text:p text:style-name="P12">本規則所稱委員，係指校務會議當然委員外之編制內專任教師所選出之代表。</text:p>
        </text:list-item>
        <text:list-item>
          <text:p text:style-name="P13">國際企業學系（以下簡稱本系）應推選之委員名額，由人事室按當學年度全校編制內專任教師實際員額比例分配計算之。</text:p>
        </text:list-item>
        <text:list-item>
          <text:p text:style-name="P14">被選舉人為本系除校務會議當然委員外之編制內專任教師。</text:p>
        </text:list-item>
        <text:list-item>
          <text:p text:style-name="P15">委員之產生，以無記名投票方式選舉產生。</text:p>
        </text:list-item>
        <text:list-item>
          <text:p text:style-name="P16"><text:span text:style-name="T17">委員之當選及候補當選名次按應選出名額</text:span><text:span text:style-name="T18">，</text:span><text:span text:style-name="T19">以</text:span><text:span text:style-name="T20">具備教授或副教授資格者，不少於</text:span><text:span text:style-name="T21">本系</text:span><text:span text:style-name="T22">教師代表人數之三分之二為原則</text:span><text:span text:style-name="T23">，</text:span><text:span text:style-name="T24">並</text:span><text:span text:style-name="T25">以得票多寡為</text:span><text:span text:style-name="T26">序</text:span><text:span text:style-name="T27">。</text:span><text:span text:style-name="T28">票數相同時</text:span><text:span text:style-name="T29">，</text:span><text:span text:style-name="T30">以抽籤</text:span><text:span text:style-name="T31">決</text:span><text:span text:style-name="T32">定之</text:span><text:span text:style-name="T33">。</text:span></text:p>
        </text:list-item>
      </text:list>
      <text:p text:style-name="P34">當選人若無意願擔任校務委員，應以書面聲明放棄當選。委員出缺時，按候補當選名次依次遞補。</text:p>
      <text:list text:style-name="LFO4" text:continue-numbering="true">
        <text:list-item>
          <text:p text:style-name="P35">委員連選得連任，每屆任期為一學年。</text:p>
        </text:list-item>
        <text:list-item>
          <text:p text:style-name="P36">委員之選舉事務，由本系於每學年度第一學期開學前統籌辦理之。</text:p>
        </text:list-item>
        <text:list-item>
          <text:p text:style-name="P37">投票當日，應推派教師代表一人負責選監工作，並由系辦公室負責處理投、開票相關事宜。投票當日投票時間結束後，立刻進行開票，並將結果陳報院辦公室，由院彙整投票結果提報秘書室。</text:p>
        </text:list-item>
        <text:list-item>
          <text:p text:style-name="P38"><text:span text:style-name="T39">本</text:span><text:span text:style-name="T40">規則</text:span><text:span text:style-name="T41">經</text:span><text:span text:style-name="T42">系</text:span><text:span text:style-name="T43">務會議</text:span><text:span text:style-name="T44">通過</text:span><text:span text:style-name="T45">，送院務會議通過後實施，</text:span><text:span text:style-name="T46">修正時亦同</text:span><text:span text:style-name="T47">。</text:span></text:p>
        </text:list-item>
      </text:list>
      <text:p text:style-name="P48"/>
      <text:p text:style-name="P49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DFKaiShu-Md-HK-BF" svg:font-family="DFKaiShu-Md-HK-BF" style:font-family-generic="system" svg:panose-1="0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Calibri" fo:font-weight="normal" style:font-weight-asian="normal" fo:font-size="12pt" style:font-size-asian="12pt" style:font-size-complex="12pt"/>
    </style:style>
    <style:style style:name="WW_CharLFO3LVL1" style:family="text">
      <style:text-properties style:font-name="新細明體" style:font-name-asian="新細明體" style:font-name-complex="Calibri" fo:font-weight="normal" style:font-weight-asian="normal" fo:font-size="12pt" style:font-size-asian="12pt" style:font-size-complex="12pt"/>
    </style:style>
    <style:style style:name="WW_CharLFO4LVL1" style:family="text">
      <style:text-properties style:font-name="新細明體" style:font-name-asian="新細明體" style:font-name-complex="Calibri" fo:font-weight="normal" style:font-weight-asian="normal" fo:font-size="12pt" style:font-size-asian="12pt" style:font-size-complex="12pt" fo:language="en" fo:country="US"/>
    </style:style>
    <style:style style:name="WW_CharLFO5LVL1" style:family="text">
      <style:text-properties style:font-name="新細明體" style:font-name-asian="新細明體" style:font-name-complex="Calibri" fo:font-weight="normal" style:font-weight-asian="normal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prefix="第" style:num-suffix="條" style:num-format="一, 十, 一百(繁), ..." text:start-value="2">
        <style:list-level-properties text:space-before="0in" text:min-label-width="0.709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第" style:num-suffix="條" style:num-format="一, 十, 一百(繁), ...">
        <style:list-level-properties text:space-before="0in" text:min-label-width="0.68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prefix="提案" style:num-suffix="：" style:num-format="一, 十, 一百(繁), ..." text:start-value="2">
        <style:list-level-properties text:space-before="0in" text:min-label-width="0.709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text:style-name="WW_CharLFO4LVL1" style:num-prefix="第" style:num-suffix="條" style:num-format="一, 十, 一百(繁), ...">
        <style:list-level-properties text:space-before="0in" text:min-label-width="0.709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text:style-name="WW_CharLFO5LVL1" style:num-prefix="第" style:num-suffix="條" style:num-format="一, 十, 一百(繁), ..." text:start-value="2">
        <style:list-level-properties text:space-before="0in" text:min-label-width="0.709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開南大學○○○學系校務會議委員選舉辦法</dc:title>
    <meta:initial-creator>knuuser</meta:initial-creator>
    <dc:creator>knuuser</dc:creator>
    <meta:creation-date>2018-04-12T07:29:00Z</meta:creation-date>
    <dc:date>2018-04-12T07:29:00Z</dc:date>
    <meta:print-date>2013-08-01T02:2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4" meta:character-count="496" meta:row-count="3" meta:non-whitespace-character-count="423"/>
  </office:meta>
</office:document-meta>
</file>